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T1" style:family="text">
      <style:text-properties officeooo:rsid="0009bd59"/>
    </style:style>
    <style:style style:name="T2" style:family="text">
      <style:text-properties officeooo:rsid="000c9dc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>OGGETTO: Autogestione degli Studenti - Istituto <text:span text:style-name="T2">Buontalenti</text:span> – AUTORIZZAZIONE.</text:p>
      <text:p text:style-name="P1"/>
      <text:p text:style-name="P1">Si comunica che è giunta alla Presidenza la comunicazione di adesione degli studenti all’autogestione che avrà luogo a partire dalla prossima settimana il 14 e 15 Aprile 2025. Si ritiene doveroso, pertanto, fornire alcune indicazioni al riguardo.</text:p>
      <text:p text:style-name="P1">Come ben noto, gli studenti che aderiranno a questa iniziativa non frequenteranno le normali lezioni, ma si riuniranno in altri spazi: aule individuate e cortili interni tra i quali potranno spostarsi autonomamente.</text:p>
      <text:p text:style-name="P1">Nel riconfermare che l’autogestione non è una attività proposta dal<text:span text:style-name="T1">l</text:span>’Istituzione Scolastica, è doveroso, da parte della Presidenza, far presente ai genitori che la Scuola è impossibilitata ad effettuare una adeguata ed efficace sorveglianza dei singoli studenti.</text:p>
      <text:p text:style-name="P1">In caso di partecipazione alla autogestione, i genitori degli studenti minorenni che vogliono partecipare alla autogestione dovranno presentare e sottoscrivere la dichiarazione sotto riportata. Si informano, altresì, le famiglie, che venti minuti prima della fine delle lezioni (causa pendolarismo) <text:span text:style-name="T1">l’</text:span>insegnante dell’ultima ora farà il contrappello e annoterà sul Registro di Classe gli studenti assenti, al fine di individuare chi ha abbandonato <text:span text:style-name="T1">l’e</text:span>dificio scolastico senza il regolare permesso.</text:p>
      <text:p text:style-name="P1"/>
      <text:p text:style-name="P1">Gli studenti che vorranno frequentare le lezioni, potranno farlo regolarmente, in quanto tutti i docenti saranno presenti come da orario settimanale. Si precisa, inoltre, che in caso di danni procurati a cose e/o persone, ne risponderanno totalmente sotto ogni profilo i responsabili o gli studenti dichiaratisi in autogestione nel caso non fossero identificati i diretti responsabili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4-09T12:05:32.787000000</meta:creation-date>
    <dc:date>2025-04-09T13:09:27.903000000</dc:date>
    <meta:editing-duration>PT1H3M54S</meta:editing-duration>
    <meta:editing-cycles>3</meta:editing-cycles>
    <meta:generator>LibreOffice/24.2.6.2$Windows_X86_64 LibreOffice_project/ef66aa7e36a1bb8e65bfbc63aba53045a14d0871</meta:generator>
    <meta:document-statistic meta:table-count="0" meta:image-count="0" meta:object-count="0" meta:page-count="1" meta:paragraph-count="6" meta:word-count="236" meta:character-count="1681" meta:non-whitespace-character-count="1450"/>
  </office:meta>
</office:document-meta>
</file>