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ndale Sans UI" svg:font-family="'Andale Sans UI'" style:font-family-generic="system" style:font-pitch="variable"/>
    <style:font-face style:name="Arial" svg:font-family="Arial" style:font-family-generic="swiss" style:font-pitch="variable"/>
    <style:font-face style:name="Tahoma" svg:font-family="Tahoma" style:font-family-generic="system" style:font-pitch="variable"/>
    <style:font-face style:name="Tahoma1" svg:font-family="Tahoma"/>
    <style:font-face style:name="Times New Roman" svg:font-family="'Times New Roman'" style:font-family-generic="roman" style:font-pitch="variable"/>
  </office:font-face-decls>
  <office:automatic-styles>
    <style:style style:name="P1" style:family="paragraph" style:parent-style-name="Standard">
      <style:text-properties fo:font-weight="bold" style:font-weight-asian="bold" style:font-weight-complex="bold"/>
    </style:style>
    <style:style style:name="P2" style:family="paragraph" style:parent-style-name="Standard">
      <style:text-properties fo:font-weight="normal"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Relazione dell'accompagnatore del gruppo Buontalenti Cappellini Orlando Erasmus + <text:s/>Valencia 2023</text:p>
      <text:p text:style-name="Standard"/>
      <text:p text:style-name="P1">Gruppo studenti</text:p>
      <text:p text:style-name="Standard"/>
      <text:p text:style-name="Standard">Il gruppo degli studenti è composto da quattro alunni e da un'alunna dell'istituto Nautico Cappellini di Livorno.</text:p>
      <text:p text:style-name="Standard"/>
      <text:p text:style-name="P1">Accoglienza:</text:p>
      <text:p text:style-name="Standard"/>
      <text:p text:style-name="Standard">Nonostante il ritardo dell'aereo che è atterrato all'aeroporto di Valencia alle 11 e 30 del 30 agosto invece che alle 11 (ritardo prontamente comunicato da me sia alla famiglia che avrebbe ospitato gli studenti che al servizio taxi) all'arrivo io e i cinque alunni partecipanti al progetto siamo stati accolti dal servizio taxi.</text:p>
      <text:p text:style-name="Standard">Il tassì ha prima condotto gli studenti all'alloggio, sito nel Sud della città leggermente decentrato rispetto al centro storico, quindi mi ha condotto all'appartamento che ho affittato autonomamente che invece è situato nel centro della città, poco distante dalla sede di "AIP languages" tutor locale del progetto.</text:p>
      <text:p text:style-name="Standard"/>
      <text:p text:style-name="P1">Tutor locali:</text:p>
      <text:p text:style-name="P1"/>
      <text:p text:style-name="P2">Come stabilito nella riunione svoltasi online prima della partenza, il 31 agosto, si è tenuta in mattinata presso la sede di "AIP languages" la prima delle due lezioni di lingua spagnola destinate agli studenti, alla quale ho partecipato come uditore anche io, quindi nel primo pomeriggio si è svolta la riunione nella quale il tutor locale ha dato informazioni sulla città, sul progetto Erasmus, sulla posizione delle imprese presso le quali gli studenti avrebbero lavorato (tutte site all'interno del porto di Valencia) ed ha inoltre fornito ulteriori indicazioni utili per la permanenza degli studenti all'interno della città.</text:p>
      <text:p text:style-name="P2">Nell'occasione c'è stato spiegato che dalla settimana successiva il tutor avrebbe fornito ai ragazzi la tessera mensile dei trasporti urbani (EMT). Per gli spostamenti relativi ai primi sei giorni invece ne era stata fornita una provvisoria all'arrivo in aeroporto a tutti gli studenti, con dieci viaggi, da usare fino al 4 di settembre, data in cui avrebbero ricevuto la tessera mensile che avrebbe garantito loro quindi una copertura dei trasporti urbani per tutto il soggiorno.</text:p>
      <text:p text:style-name="P2">Al termine della riunione assieme agli alunni siamo stati condotti a visionare gli ambienti di lavoro e a fare la conoscenza dei datori di lavoro. Accompagnati da un rappresentante del tutor locale ci siamo recati al porto e abbiamo incontrato i rappresentanti di tutte e tre le aziende presso le quali gli studenti avrebbero compiuto le ore di tirocinio.</text:p>
      <text:p text:style-name="P2"/>
      <text:p text:style-name="P1"><text:s/>Luoghi di lavoro</text:p>
      <text:p text:style-name="P2"/>
      <text:p text:style-name="P2">Gli studenti hanno iniziato il loro tirocinio, dal 5 settembre, poiché in data 1 settembre hanno completato le lezioni di lingua e il 4 settembre primo giorno utile, non si è potuto lavorare per motivi metereologici.</text:p>
      <text:p text:style-name="P2">Le tre aziende presso le quali gli alunni hanno svolto il tirocinio fanno parte del settore nautico, anche se connotate in maniera diversa, tutte comunque sono afferenti al corso di studi dei ragazzi, che sebbene frequentino indirizzi diversi, sono tutti studenti dell'istituto nautico Cappellini di Livorno.</text:p>
      <text:p text:style-name="P2">Una delle aziende fornisce moto d'acqua e piccole imbarcazioni ai turisti, lo studente che ha lavorato presso questa impresa ha due compiti principali: confrontarsi con i turisti che si presentano al desk per usufruire dei servizi offerti e preparare e predisporre le moto d'acqua da fittare ai clienti. Accanto a questi due compiti principali, ce n'è un altro secondario, ma non meno importante, che consiste nel tenere pulite le moto d'acqua e le imbarcazioni in dotazione all'azienda.</text:p>
      <text:p text:style-name="P2"><text:soft-page-break/>Un altro studente invece ha in carico due piccole imbarcazioni presso le quali deve svolgere le seguenti mansioni: pulizia, preparazione e predisposizione dell'imbarcazione per i clienti che volessero salpare con le stesse e se richiesto anche mettersi al timone per la navigazione con le imbarcazioni. </text:p>
      <text:p text:style-name="P2">Le stesse mansioni sono state destinate anche agli tre studenti in servizio presso un'azienda che come la seconda ha in dotazione alcune piccole imbarcazioni da noleggiare o con le quale condurre in navigazione i clienti.</text:p>
      <text:p text:style-name="P2">Tutte le mansioni si riferiscono a ciò che è stato comunicato dai datori di lavoro durante l'incontro del 31 agosto e a quanto comunicato dagli studenti in data 5 settembre, quando, un giorno prima della mia partenza verso Pisa, mi sono recato al porto e ho chiesto informazioni riguardo allo svolgimento della prima effettiva giornata di lavoro degli studenti.</text:p>
      <text:p text:style-name="P2">Infine si precisano gli orari di lavoro previsti per gli alunni, per i quali è stato stabilito l'inizio tra le 10:00 e le 12:00 per una durata complessiva di sette ore inframezzate dalla pausa pranzo. Anche se i datori di lavoro hanno tenuto a precisare che l'orario ha una certa flessibilità legata alla presenza dei clienti e alla condizioni meteorologiche. In ogni caso per tutti gli studenti è stato garantito che uno dei due giorni di riposo settimanale debba cadere durante il fine settimana, nonostante nel weekend sia previsto il maggiore afflusso di clienti.</text:p>
      <text:p text:style-name="P1"/>
      <text:p text:style-name="P1">Alloggio</text:p>
      <text:p text:style-name="P2"/>
      <text:p text:style-name="P2">Relativamente all'alloggio, che come accennato in precedenza per gli studenti è stato predisposto presso una famiglia, gli studenti si sono dimostrati sin da subito molto soddisfatti sia della sistemazione che dall'accoglienza della padrona di casa che ha agevolato gli alunni anche attraverso la preparazione dei pasti casalinghi.</text:p>
      <text:p text:style-name="P2">L'unico cruccio è quello riguardante la relativa distanza dell'alloggio sia dal centro della città che dal luogo di lavoro, per raggiungere il quale i ragazzi devono prendere o due bus o un bus e poi fare un pezzo di strada a piedi, per un totale di circa 30, 35 minuti di viaggio.</text:p>
      <text:p text:style-name="P2"/>
      <text:p text:style-name="P1">Conclusioni</text:p>
      <text:p text:style-name="P2"/>
      <text:p text:style-name="P2">In generale si può affermare che l'organizzazione sul territorio risulta molto efficace per garantire un'ottima accoglienza e permanenza dei ragazzi a Valencia. Il tutor locale ha fornito informazioni chiare e circostanziate, i luoghi di lavoro sono tutti afferenti al corso di studi dei ragazzi che possono osservare da vicino un ambiente di lavoro così caratteristico e vicino ai propri studi come quello del porto di una grande città europea. Gli studenti inoltre hanno espresso tutti soddisfazione sia riguardo la sistemazione che riguardo agli ambienti di lavoro.</text:p>
      <text:p text:style-name="P2">Il progetto Erasmus + in generale si dimostra una grande occasione di crescita per gli alunni delle scuole superiori, poiché fa sì che gli studenti possano prendere contatto con ambienti diversi, con nuove lingue, facilitando quindi la crescita personale degli alunni stessi.</text:p>
      <text:p text:style-name="P2"/>
      <text:p text:style-name="P2"/>
      <text:p text:style-name="P2"/>
      <text:p text:style-name="P2"/>
      <text:p text:style-name="P2"/>
      <text:p text:style-name="P2"/>
      <text:p text:style-name="P2"/>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ndale Sans UI" svg:font-family="'Andale Sans UI'" style:font-family-generic="system" style:font-pitch="variable"/>
    <style:font-face style:name="Arial" svg:font-family="Arial" style:font-family-generic="swiss" style:font-pitch="variable"/>
    <style:font-face style:name="Tahoma" svg:font-family="Tahoma" style:font-family-generic="system" style:font-pitch="variable"/>
    <style:font-face style:name="Tahoma1" svg:font-family="Tahoma"/>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loext:opacity="0%"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1"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1"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1" style:font-family-complex="Tahoma"/>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09-04-16T11:32:02.64</meta:creation-date>
    <meta:editing-duration>PT2H13M37S</meta:editing-duration>
    <meta:editing-cycles>5</meta:editing-cycles>
    <meta:generator>LibreOffice/7.2.2.2$Windows_X86_64 LibreOffice_project/02b2acce88a210515b4a5bb2e46cbfb63fe97d56</meta:generator>
    <dc:date>2023-10-02T23:12:27.89</dc:date>
    <dc:creator>Luigi De Bartolo</dc:creator>
    <meta:document-statistic meta:table-count="0" meta:image-count="0" meta:object-count="0" meta:page-count="2" meta:paragraph-count="24" meta:word-count="988" meta:character-count="6310" meta:non-whitespace-character-count="5343"/>
    <meta:user-defined meta:name="Info 1"/>
    <meta:user-defined meta:name="Info 2"/>
    <meta:user-defined meta:name="Info 3"/>
    <meta:user-defined meta:name="Info 4"/>
  </office:meta>
</office:document-meta>
</file>