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center" style:justify-single-word="false"/>
      <style:text-properties fo:font-size="14pt" fo:font-weight="bold" officeooo:rsid="0014da35" officeooo:paragraph-rsid="0014da35" style:font-size-asian="14pt" style:font-weight-asian="bold" style:font-size-complex="14pt" style:font-weight-complex="bold"/>
    </style:style>
    <style:style style:name="P2" style:family="paragraph" style:parent-style-name="Standard">
      <style:paragraph-properties fo:text-align="start" style:justify-single-word="false"/>
      <style:text-properties fo:font-size="14pt" fo:font-weight="bold" officeooo:rsid="0014da35" officeooo:paragraph-rsid="0014da35" style:font-size-asian="14pt" style:font-weight-asian="bold" style:font-size-complex="14pt" style:font-weight-complex="bold"/>
    </style:style>
    <style:style style:name="P3" style:family="paragraph" style:parent-style-name="Standard">
      <style:paragraph-properties fo:text-align="justify" style:justify-single-word="false"/>
      <style:text-properties fo:font-size="14pt" fo:font-weight="bold" officeooo:rsid="0014da35" officeooo:paragraph-rsid="0014da35" style:font-size-asian="14pt" style:font-weight-asian="bold" style:font-size-complex="14pt" style:font-weight-complex="bold"/>
    </style:style>
    <style:style style:name="P4" style:family="paragraph" style:parent-style-name="Standard">
      <style:paragraph-properties fo:text-align="justify" style:justify-single-word="false"/>
      <style:text-properties fo:font-size="14pt" fo:font-weight="bold" officeooo:rsid="001541d7" officeooo:paragraph-rsid="001541d7" style:font-size-asian="14pt" style:font-weight-asian="bold" style:font-size-complex="14pt" style:font-weight-complex="bold"/>
    </style:style>
    <style:style style:name="P5" style:family="paragraph" style:parent-style-name="Standard">
      <style:paragraph-properties fo:text-align="justify" style:justify-single-word="false"/>
      <style:text-properties fo:font-size="14pt" fo:font-weight="bold" officeooo:rsid="00168a3c" officeooo:paragraph-rsid="00168a3c" style:font-size-asian="14pt" style:font-weight-asian="bold" style:font-size-complex="14pt" style:font-weight-complex="bold"/>
    </style:style>
    <style:style style:name="P6" style:family="paragraph" style:parent-style-name="Standard">
      <style:paragraph-properties fo:text-align="justify" style:justify-single-word="false"/>
      <style:text-properties fo:font-size="14pt" fo:font-weight="bold" officeooo:rsid="0016e8ba" officeooo:paragraph-rsid="0016e8ba" style:font-size-asian="14pt" style:font-weight-asian="bold" style:font-size-complex="14pt" style:font-weight-complex="bold"/>
    </style:style>
    <style:style style:name="P7" style:family="paragraph" style:parent-style-name="Standard">
      <style:paragraph-properties fo:text-align="justify" style:justify-single-word="false"/>
      <style:text-properties fo:font-size="14pt" fo:font-weight="bold" officeooo:rsid="0018cc81" officeooo:paragraph-rsid="0018cc81" style:font-size-asian="14pt" style:font-weight-asian="bold" style:font-size-complex="14pt" style:font-weight-complex="bold"/>
    </style:style>
    <style:style style:name="P8" style:family="paragraph" style:parent-style-name="Standard">
      <style:paragraph-properties fo:text-align="justify" style:justify-single-word="false"/>
      <style:text-properties fo:font-size="14pt" fo:font-weight="bold" officeooo:rsid="0018cc81" officeooo:paragraph-rsid="00197111" style:font-size-asian="14pt" style:font-weight-asian="bold" style:font-size-complex="14pt" style:font-weight-complex="bold"/>
    </style:style>
    <style:style style:name="P9" style:family="paragraph" style:parent-style-name="Standard">
      <style:paragraph-properties fo:text-align="justify" style:justify-single-word="false"/>
      <style:text-properties fo:font-size="14pt" fo:font-weight="bold" officeooo:rsid="00197111" officeooo:paragraph-rsid="0019eb46" style:font-size-asian="14pt" style:font-weight-asian="bold" style:font-size-complex="14pt" style:font-weight-complex="bold"/>
    </style:style>
    <style:style style:name="P10" style:family="paragraph" style:parent-style-name="Standard">
      <style:paragraph-properties fo:text-align="justify" style:justify-single-word="false"/>
      <style:text-properties fo:font-size="14pt" fo:font-weight="bold" officeooo:rsid="0019eb46" officeooo:paragraph-rsid="0019eb46" style:font-size-asian="14pt" style:font-weight-asian="bold" style:font-size-complex="14pt" style:font-weight-complex="bold"/>
    </style:style>
    <style:style style:name="P11" style:family="paragraph" style:parent-style-name="Standard">
      <style:paragraph-properties fo:text-align="justify" style:justify-single-word="false"/>
      <style:text-properties fo:font-size="14pt" fo:font-weight="bold" officeooo:rsid="001bc48a" officeooo:paragraph-rsid="001bc48a" style:font-size-asian="14pt" style:font-weight-asian="bold" style:font-size-complex="14pt" style:font-weight-complex="bold"/>
    </style:style>
    <style:style style:name="P12" style:family="paragraph" style:parent-style-name="Standard">
      <style:paragraph-properties fo:text-align="justify" style:justify-single-word="false"/>
      <style:text-properties fo:font-size="14pt" fo:font-weight="bold" officeooo:rsid="001cbf6b" officeooo:paragraph-rsid="001cbf6b" style:font-size-asian="14pt" style:font-weight-asian="bold" style:font-size-complex="14pt" style:font-weight-complex="bold"/>
    </style:style>
    <style:style style:name="P13" style:family="paragraph" style:parent-style-name="Standard">
      <style:paragraph-properties fo:text-align="justify" style:justify-single-word="false"/>
      <style:text-properties fo:font-size="14pt" fo:font-weight="bold" officeooo:rsid="001e9f40" officeooo:paragraph-rsid="001e9f40" style:font-size-asian="14pt" style:font-weight-asian="bold" style:font-size-complex="14pt" style:font-weight-complex="bold"/>
    </style:style>
    <style:style style:name="P14" style:family="paragraph" style:parent-style-name="Standard">
      <style:paragraph-properties fo:text-align="justify" style:justify-single-word="false"/>
      <style:text-properties fo:font-size="14pt" fo:font-weight="bold" officeooo:rsid="001e9f40" officeooo:paragraph-rsid="001fca7f" style:font-size-asian="14pt" style:font-weight-asian="bold" style:font-size-complex="14pt" style:font-weight-complex="bold"/>
    </style:style>
    <style:style style:name="P15" style:family="paragraph" style:parent-style-name="Standard">
      <style:paragraph-properties fo:text-align="justify" style:justify-single-word="false"/>
      <style:text-properties fo:font-size="14pt" fo:font-weight="bold" officeooo:rsid="001fca7f" officeooo:paragraph-rsid="001fca7f" style:font-size-asian="14pt" style:font-weight-asian="bold" style:font-size-complex="14pt" style:font-weight-complex="bold"/>
    </style:style>
    <style:style style:name="P16" style:family="paragraph" style:parent-style-name="Standard">
      <style:paragraph-properties fo:text-align="justify" style:justify-single-word="false"/>
      <style:text-properties fo:font-size="14pt" fo:font-weight="bold" officeooo:rsid="0020e4e1" officeooo:paragraph-rsid="0020e4e1" style:font-size-asian="14pt" style:font-weight-asian="bold" style:font-size-complex="14pt" style:font-weight-complex="bold"/>
    </style:style>
    <style:style style:name="P17" style:family="paragraph" style:parent-style-name="Standard">
      <style:paragraph-properties fo:text-align="justify" style:justify-single-word="false"/>
      <style:text-properties fo:font-size="14pt" fo:font-weight="normal" officeooo:rsid="0020e4e1" officeooo:paragraph-rsid="0020e4e1" style:font-size-asian="14pt" style:font-weight-asian="normal" style:font-size-complex="14pt" style:font-weight-complex="normal"/>
    </style:style>
    <style:style style:name="P18" style:family="paragraph" style:parent-style-name="Standard">
      <style:paragraph-properties fo:text-align="justify" style:justify-single-word="false"/>
      <style:text-properties fo:font-size="14pt" fo:font-weight="normal" officeooo:rsid="0020ee04" officeooo:paragraph-rsid="0020ee04" style:font-size-asian="14pt" style:font-weight-asian="normal" style:font-size-complex="14pt" style:font-weight-complex="normal"/>
    </style:style>
    <style:style style:name="T1" style:family="text">
      <style:text-properties fo:font-weight="normal" style:font-weight-asian="normal" style:font-weight-complex="normal"/>
    </style:style>
    <style:style style:name="T2" style:family="text">
      <style:text-properties fo:font-weight="normal" officeooo:rsid="0016e8ba" style:font-weight-asian="normal" style:font-weight-complex="normal"/>
    </style:style>
    <style:style style:name="T3" style:family="text">
      <style:text-properties fo:font-weight="normal" officeooo:rsid="0018cc81" style:font-weight-asian="normal" style:font-weight-complex="normal"/>
    </style:style>
    <style:style style:name="T4" style:family="text">
      <style:text-properties fo:font-weight="normal" officeooo:rsid="00197111" style:font-weight-asian="normal" style:font-weight-complex="normal"/>
    </style:style>
    <style:style style:name="T5" style:family="text">
      <style:text-properties fo:font-weight="normal" officeooo:rsid="0019eb46" style:font-weight-asian="normal" style:font-weight-complex="normal"/>
    </style:style>
    <style:style style:name="T6" style:family="text">
      <style:text-properties fo:font-weight="normal" officeooo:rsid="001bc48a" style:font-weight-asian="normal" style:font-weight-complex="normal"/>
    </style:style>
    <style:style style:name="T7" style:family="text">
      <style:text-properties fo:font-weight="normal" officeooo:rsid="001cbf6b" style:font-weight-asian="normal" style:font-weight-complex="normal"/>
    </style:style>
    <style:style style:name="T8" style:family="text">
      <style:text-properties fo:font-weight="normal" officeooo:rsid="001e9f40" style:font-weight-asian="normal" style:font-weight-complex="normal"/>
    </style:style>
    <style:style style:name="T9" style:family="text">
      <style:text-properties fo:font-weight="normal" officeooo:rsid="001fca7f" style:font-weight-asian="normal" style:font-weight-complex="normal"/>
    </style:style>
    <style:style style:name="T10" style:family="text">
      <style:text-properties fo:font-weight="normal" officeooo:rsid="0020e4e1" style:font-weight-asian="normal" style:font-weight-complex="normal"/>
    </style:style>
    <style:style style:name="T11" style:family="text">
      <style:text-properties fo:font-weight="normal" officeooo:rsid="0020ee04" style:font-weight-asian="normal" style:font-weight-complex="normal"/>
    </style:style>
    <style:style style:name="T12" style:family="text">
      <style:text-properties officeooo:rsid="001cbf6b"/>
    </style:style>
    <style:style style:name="T13" style:family="text">
      <style:text-properties officeooo:rsid="001e9f40"/>
    </style:style>
    <style:style style:name="T14" style:family="text">
      <style:text-properties officeooo:rsid="001fca7f"/>
    </style:style>
    <style:style style:name="T15" style:family="text">
      <style:text-properties officeooo:rsid="0020e4e1"/>
    </style:style>
    <style:style style:name="T16" style:family="text">
      <style:text-properties officeooo:rsid="0020ee04"/>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RELAZIONE PROGETTO ERASMUS </text:p>
      <text:p text:style-name="P1">DESTINAZIONE MALTA</text:p>
      <text:p text:style-name="P1">DATA 30 AGOSTO 6 SETTEMBRE</text:p>
      <text:p text:style-name="P2"/>
      <text:p text:style-name="P2"/>
      <text:p text:style-name="P2">Ragazzi Partecipanti: <text:span text:style-name="T1">Bellucci Erica</text:span></text:p>
      <text:p text:style-name="P2"><text:span text:style-name="T1"><text:s text:c="38"/>Benedetti Stefano</text:span></text:p>
      <text:p text:style-name="P2"><text:span text:style-name="T1"><text:s text:c="38"/>Villani Roberto</text:span></text:p>
      <text:p text:style-name="P2"><text:span text:style-name="T1"><text:s text:c="38"/></text:span><text:span text:style-name="T11">Terziani </text:span><text:span text:style-name="T1">Tommaso</text:span></text:p>
      <text:p text:style-name="P2"><text:span text:style-name="T1"><text:s text:c="38"/>Izvira Giulia</text:span></text:p>
      <text:p text:style-name="P2"><text:span text:style-name="T1"><text:s text:c="38"/>Puccini Antonio</text:span></text:p>
      <text:p text:style-name="P2"><text:span text:style-name="T1"/></text:p>
      <text:p text:style-name="P2"><text:span text:style-name="T1"/></text:p>
      <text:p text:style-name="P3">Il giorno 30 agosto ritrovo alle ore 12,50 all’aeroporto di Pisa,<text:span text:style-name="T1"> i ragazzi sono stati tutti puntuali, abbiamo avuto l’occasione di conoscere i genitori di tutti i ragazzi i quali erano emozionati di fare questa nuova esperienza.</text:span></text:p>
      <text:p text:style-name="P4"><text:span text:style-name="T1">La partenza è stata puntuale e il viaggio è stato tranquillo durata 1 ora e 45 con vista dell’arcipelago toscano, più avanti le Isole Eolie, Sicilia ed infine Arrivo a Malta.</text:span></text:p>
      <text:p text:style-name="P4"><text:span text:style-name="T1">Al nostro arrivo abbiamo trovato ad accoglierci Vincenzo, il quale ci ha diviso in gruppi su due auto diverse, un gruppo con destinazione </text:span></text:p>
      <text:p text:style-name="P4"><text:span text:style-name="T1">NSTS APARTAMENTS, Triq Carlo Manchè, Gezira </text:span></text:p>
      <text:p text:style-name="P4"><text:span text:style-name="T1">l’altro a NSTS CAMPUS RESIDENCE Triq I-Università Msida gli insegnanti accompagnatori si sono divisi, ho accompagnato i ragazzi negli appartamenti.</text:span></text:p>
      <text:p text:style-name="P5"><text:span text:style-name="T1">Al nostro arrivo abbiamo trovato Justin il quale ci ha mostrato gli appartamenti, Erica è stata alloggiata al secondo piano con una ragazza tedesca.</text:span></text:p>
      <text:p text:style-name="P5"><text:span text:style-name="T1">L’appartamento mo</text:span><text:span text:style-name="T4">l</text:span><text:span text:style-name="T1">to bello luminoso è formato da 3 camere doppie, 3 bagni, un ampio salone luminoso con angolo cottura e un piccolo terrazzino.</text:span></text:p>
      <text:p text:style-name="P5"><text:span text:style-name="T1">I Ragazzi: Stefano, Tommaso e Roberto, sono stati alloggiati </text:span><text:span text:style-name="T4">al 4 piano </text:span><text:span text:style-name="T1">in un appartamento con ragazzi 3 <text:s/>di Pontedera. </text:span><text:span text:style-name="T2">L’appartamento è uguale a quello delle ragazze.</text:span></text:p>
      <text:p text:style-name="P6"><text:span text:style-name="T1">Nello stabile attualmente vi alloggiano 30 studenti, ma a fine mese saranno alla capienza massima di 70.</text:span></text:p>
      <text:p text:style-name="P6"><text:span text:style-name="T1">Sono state spiegate le regole, come: non possono detenere alcool nell’appartamento, non possono fare feste, o tenere musica ad alto volume.</text:span></text:p>
      <text:p text:style-name="P6"><text:span text:style-name="T1">Dopo aver visionato gli appartamenti sono stata accompagnata in Sliema Chalet Hotel.</text:span></text:p>
      <text:p text:style-name="P6"><text:span text:style-name="T1">La sera abbiamo cenato insieme con Erica, Stefano, Roberto e Tommaso.</text:span></text:p>
      <text:p text:style-name="P6"><text:span text:style-name="T1">Rientro presto nei propri alloggi.</text:span></text:p>
      <text:p text:style-name="P6">31 Agosto <text:s/>alle ore 7,15 presso il Campus NSTS <text:span text:style-name="T1">a 35 minuti di cammino per me e </text:span><text:span text:style-name="T3">20 minuti </text:span><text:span text:style-name="T1"><text:s/>per Stefano, gli altri 2 ragazzi Giulia e Antonio si trovavano nella struttura.</text:span></text:p>
      <text:p text:style-name="P6"><text:span text:style-name="T1">Sono stati tutti puntuali e vestiti in maniera elegante come richiesto. Abbiamo conosciuto </text:span><text:span text:style-name="T3">una delle due tutor Ezgi la quale ha spiegato tutte le regole che dovevano rispettare e consigliato atteggiamento, abbigliamento nel luogo di lavoro.</text:span></text:p>
      <text:p text:style-name="P7"><text:span text:style-name="T1">Con un furgone siamo andati a visitare i luoghi di lavoro.</text:span></text:p>
      <text:p text:style-name="P7"><text:span text:style-name="T1">Antonio e Giulia lavoreranno presso uno studio di geometri, dal lunedì al giovedì</text:span></text:p>
      <text:p text:style-name="P7"><text:soft-page-break/><text:span text:style-name="T1">dalle 6,30 alle 15,30. </text:span><text:span text:style-name="T4">Dovranno perciò organizzarsi con l’autobus </text:span><text:span text:style-name="T5">durata tragitto circa 1 h.</text:span></text:p>
      <text:p text:style-name="P7"><text:span text:style-name="T1">Faranno del lavoro in studio con programmi appositi e rilievi sui cantieri, tutto in sicurezza. </text:span><text:span text:style-name="T4">Inizieranno il lunedì successivo.</text:span></text:p>
      <text:p text:style-name="P8"><text:span text:style-name="T1">Stefano lavorerà presso un cantiere </text:span><text:span text:style-name="T4">di rimessaggio yacht. Espirit Yachting L.t.d.</text:span></text:p>
      <text:p text:style-name="P8"><text:span text:style-name="T4"><text:s/>Abbiamo parlato, Ezgi ed io, con il datore di lavoro il quale ci ha assicurato che Stefano sarà affiancato da un tutor e lavorerà su motori, impianti elettrici e qualche volta potrà capitare di lavare qualche Yacht. Il ragazzo ed io stessa rimaniamo entusiasti del luogo e del lavoro che dovrà svolgere. Abbigliamento che dovrà indossare pantaloni corti, maglietta e cappellino. Inizierà subito il giorno dopo il venerdì ore 9,00.</text:span></text:p>
      <text:p text:style-name="P9"><text:span text:style-name="T1">Finito il giro, abbiamo accompagnato anche ragazzi di altro istituto, </text:span><text:span text:style-name="T5">siamo tornati al Campus.</text:span></text:p>
      <text:p text:style-name="P10"><text:span text:style-name="T5">H</text:span><text:span text:style-name="T1">o visitato gli alloggi dei ragazzi i quali sono molto piccoli, con un piccolo bagno, la <text:s/>stanza dove dormono è divisa da una sorta di armadio dove da una parte c’è la cucina , purtroppo la cucina non è ben fornita, in quanto mancato stoviglie e piatti bicchieri, e postate. La docente dormiva con il ragazzo Mattia e Antonio e Giulia insieme. Per Mancanza di privacy abbiamo provveduto subito a cambiare le stanze che sono comunicanti tramite un piccolo terrazzino. Attualmente Giulia dorme con la professoressa ed Antonio con Mattia</text:span></text:p>
      <text:p text:style-name="P10"><text:span text:style-name="T1">Nel pomeriggio il meteo non ci ha permesso di organizzare niente, quindi i ragazzi si sono trovati nel campus fino a sera.</text:span></text:p>
      <text:p text:style-name="P10">1 settembre ore 8,00 riunione al campus<text:span text:style-name="T1"> </text:span><text:span text:style-name="T8">(</text:span><text:span text:style-name="T13">e inizio di lavoro di Stefano)</text:span><text:span text:style-name="T8"> </text:span><text:span text:style-name="T1">con Erica, Roberto, </text:span><text:span text:style-name="T6">Mattia </text:span><text:span text:style-name="T1"><text:s/>e Tommaso </text:span><text:span text:style-name="T6">e</text:span><text:span text:style-name="T1"> Tutor Sabrina. </text:span><text:span text:style-name="T6">Dopo aver spiegato ai ragazzi tutte le regole e i luoghi di lavoro, siamo andati a visitarli. Mattia lavorerà presso il Campus a 5 minuti dagli alloggi avrà un tutor di origine italiana e starà dietro il bancone in aiuto alla segreteria. Ottimo lavoro protetto.</text:span></text:p>
      <text:p text:style-name="P11"><text:span text:style-name="T1">Erica, Tommaso e Roberto lavoreranno presso un Cruises Boat Hera II presso Sliema a 10 minuti dall’alloggio. Ci siamo presentati alle 9,00 ma il capitano non era presente, quindi ci diamo appuntamento per il giorno dopo. Salutiamo Sabrina e tutto il gruppo decide, sul consiglio della tutor di recarci a Paradise beach.</text:span></text:p>
      <text:p text:style-name="P11"><text:span text:style-name="T7">Tutto il gruppo, tranne Stefano che lavora, c</text:span><text:span text:style-name="T1">i organizziamo con pranzo e con un van Bolt ci rechiamo al mare </text:span><text:span text:style-name="T7">a 35 minuti di auto.</text:span></text:p>
      <text:p text:style-name="P11"><text:span text:style-name="T1">Ore 13, 00 bellissima spiaggia paradisiaca anche se veramente molto affollata.</text:span></text:p>
      <text:p text:style-name="P12"><text:span text:style-name="T1">Ore 18,30 ritorno .</text:span></text:p>
      <text:p text:style-name="P12">2 settembre ore 8,30 appuntamento alla Boat Hera II <text:span text:style-name="T1">per parlare con il comandante che però non era presente ma il suo secondo Carl ci ha dato indicazioni per il lavoro, abbigliamento orari turni, il giorno seguente alle ore 8,00 i ragazzi: Erica e Roberto avrebbero iniziato a lavorare. </text:span></text:p>
      <text:p text:style-name="P12"><text:span text:style-name="T1">Il gruppo si organizza per una giornata al mare nelle vicinanze per aspettare l’uscita del lavoro di Stefano.</text:span></text:p>
      <text:p text:style-name="P13"><text:span text:style-name="T1">La sera uscita per Saint Julian’s al Pace Village, le docenti sono andate a trovare i ragazzi, i quali si stavano tutti insieme.</text:span></text:p>
      <text:p text:style-name="P14">3 settembre ore 8,00 inizio di lavoro di Erica e Roberto su <text:s/><text:span text:style-name="T12">Boat Hera II </text:span><text:span text:style-name="T1">mi sono presentata anche io e siamo stati insieme tutto il giorno. Lavoro su più aree: pulizia, </text:span><text:soft-page-break/><text:span text:style-name="T1">preparazione per la navigazione, preparazione cibo, bevande, ormeggi, disormeggi, </text:span><text:span text:style-name="T9">stere al pubblico, somministrazione bevande, pranzo, escursioni. I ragazzi hanno lavorato bene e con entusiasmo, l’equipaggio ha fatto i complimenti a loro e li ha premiati facendogli fare un’escursione alla baia Lagoon Blu con una barca. Fine del lavoro ore 18,00.</text:span></text:p>
      <text:p text:style-name="P14"><text:span text:style-name="T14">4 settembre</text:span> <text:span text:style-name="T14">tutti i ragazzi sono al lavoro </text:span><text:span text:style-name="T9">Al rientro tutti relazionano con entusiasmo, solo Stefano è un po’ deluso dal lavoro che sta svolgendo perché è molto diverso da ciò che era stato illustrato, infatti non ha contatti con nessuno se non con una persona che non sa parlare inglese e fino a quel momento ha solo pulito barche.</text:span></text:p>
      <text:p text:style-name="P15"><text:span text:style-name="T1">Mi confessa <text:s/>che è deluso perché non sta imparando niente, neanche la lingua,</text:span></text:p>
      <text:p text:style-name="P15"><text:span text:style-name="T1">dopo essermi confrontata con la nostra Referente del progetto Prof. Pini,, scrivo alla tutor Sabrina riferendole la situazione. </text:span></text:p>
      <text:p text:style-name="P15">5 settembre <text:span text:style-name="T15">tutti stanno lavorando</text:span><text:span text:style-name="T10"> ma per mare agitato l’imbarcazione di Erica Tommaso e Roberto non parte quindi viene deciso di andare al Popeye Village, set cinematografico di un film con Robin Willians su Braccio di Ferro.</text:span></text:p>
      <text:p text:style-name="P16"><text:span text:style-name="T1">Giornata all’insegna della meraviglia e divertimento. Serata a cena tutti insieme per salutarmi.</text:span></text:p>
      <text:p text:style-name="P16">6 settembre partenza per Pisa</text:p>
      <text:p text:style-name="P16"/>
      <text:p text:style-name="P17">Progetto formativo per i ragazzi, di crescita, di autostima, un mettersi alla prova e capire cosa possono cambiare per migliorarsi. Questo è un bel gruppo molto unito rispettoso delle regole, dei ruoli e grande rispetto e stima fra di loro. Anche con i ragazzi del Buontalenti c’è stato da subito un bel rapporto, pur non conoscendosi.</text:p>
      <text:p text:style-name="P17"><text:s/>Ho visto tanto entusiasmo, maturità nell’accettare di alzarsi <text:span text:style-name="T16">anche </text:span>alle 4 del mattino per recarsi al lavoro. <text:span text:style-name="T16">Credo che progetti così siano l’essenza di tutto ciò che noi docenti dovremmo insegnare.</text:span></text:p>
      <text:p text:style-name="P18">Grazie di avermi fatto vedere anche questo aspetto della scuola che funziona.</text:p>
      <text:p text:style-name="P13"><text:span text:style-name="T1"/></text:p>
      <text:p text:style-name="P12"><text:span text:style-name="T1"/></text:p>
      <text:p text:style-name="P11"><text:span text:style-name="T1"/></text:p>
      <text:p text:style-name="P11"><text:span text:style-name="T1"/></text:p>
      <text:p text:style-name="P6"><text:span text:style-name="T3"/></text:p>
      <text:p text:style-name="P6"><text:span text:style-name="T1"/></text:p>
      <text:p text:style-name="P4"><text:span text:style-name="T1"/></text:p>
      <text:p text:style-name="P2"><text:span text:style-name="T1"/></text:p>
      <text:p text:style-name="P2"><text:span text:style-name="T1"/></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3-09-11T17:35:43.158000000</meta:creation-date>
    <dc:date>2023-09-11T19:56:48.108000000</dc:date>
    <meta:editing-duration>PT4M7S</meta:editing-duration>
    <meta:editing-cycles>1</meta:editing-cycles>
    <meta:document-statistic meta:table-count="0" meta:image-count="0" meta:object-count="0" meta:page-count="3" meta:paragraph-count="51" meta:word-count="1189" meta:character-count="7497" meta:non-whitespace-character-count="6155"/>
    <meta:generator>LibreOffice/7.0.1.2$Windows_X86_64 LibreOffice_project/7cbcfc562f6eb6708b5ff7d7397325de9e764452</meta:generator>
  </office:meta>
</office:document-meta>
</file>